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10840ca467d507479a2f154f8a3e05.jpg"/>
  <manifest:file-entry manifest:media-type="image/svg+xml" manifest:full-path="Pictures/e6cb8e30697428b6d440d27ecdc7ae84.svg"/>
  <manifest:file-entry manifest:media-type="image/jpeg" manifest:full-path="Pictures/f345023cc461d47d89384ad92aac05a5.jpeg"/>
  <manifest:file-entry manifest:media-type="image/jpeg" manifest:full-path="Pictures/af35fba943f37a78516c14ac58a7c3db.jpeg"/>
  <manifest:file-entry manifest:media-type="image/jpeg" manifest:full-path="Pictures/afa219b9ace0978105cbf2c262cf31cd.jpg"/>
  <manifest:file-entry manifest:media-type="image/jpeg" manifest:full-path="Pictures/1ce1ca53be5923c3a340aa109661e6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DivAlign2_Center"><draw:frame draw:style-name="media" draw:name="peindre.jpg Legend" text:anchor-type="as-char" draw:z-index="0" svg:width="1.5875cm"><draw:text-box><text:p text:style-name="legendcenter"><draw:frame draw:style-name="media" draw:name="peindre.jpg" text:anchor-type="as-char" draw:z-index="0" svg:width="1.5875cm" svg:height="1.7191201353638cm"><draw:image xlink:href="Pictures/d710840ca467d507479a2f154f8a3e05.jpg" xlink:type="simple" xlink:show="embed" xlink:actuate="onLoad"/></draw:frame>peindre.jpg</text:p></draw:text-box></draw:frame> <text:span text:style-name=""><text:span text:style-name="Strong_20_Emphasis"><text:bookmark text:name="peindre:aquareller"/>Aquareller en retraite</text:span></text:span></text:p>
      <text:p text:style-name="Text_20_body">J'avais tenté quelques aquarelles il y a près de 30 ans (acheté un peu de matériel et quelques livres, et même suivi un petit cours d'initiation dans mon université), hélas rapidement le temps plus que la motivation ont manqués. En “tombant” en retraite, j'ai ré-ouvert et complété ma boite d'aquarelle, relu mes livres, acheté de nouveaux pinceaux (et même un peu trop !) et du papier. J'ai recommencé à peindre en copiant ce qui m'attirait naturellement dans des livres <text:note text:id="ftn0" text:note-class="footnote"><text:note-citation text:label="1)">1)</text:note-citation><text:note-body><text:p text:style-name="Text_20_body">il y en a de nombreux damns la bibliothèque de  Québec, dont je suis devenu un habitué</text:p></text:note-body></text:note>.</text:p>
      <text:p text:style-name="Text_20_body"><draw:frame draw:style-name="PluginODTAutoStyle_Frame_2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quoi apprendre et faire des aquarelles, tout simplement pa plaisir, parce que je ressentais le besoin de faire quelque chose de nouveau et faire d'deuil de certaines activités <text:note text:id="ftn1" text:note-class="footnote"><text:note-citation text:label="2)">2)</text:note-citation><text:note-body><text:p text:style-name="Text_20_body">professionnelles, place aux jeunes</text:p></text:note-body></text:note>. Je me suis souvent posé la question pourquoi quelqu'un réalise-t-il une oeuvre artistique qui n'a pas d'utilité pratique ? La réponse me semble parce qu'il le veut comme l'alpiniste qui gravit une montagne  parce qu'elle existe et lui a fait un signe. Certains y consacrent tout leur temps, on les appelle des artistes ils doivent en vivre, souvent au prix de compromis, mais ce n'est pas mon cas : juste pour mettre un peu de fun dans ma vie.</text:p></table:table-cell></table:table-row></table:table></draw:text-box></draw:frame></text:p>
      <text:p text:style-name="Text_20_body">L'aquarelle m'attirait par sa légèreté et son élégance (le matériel n'est pas encombrant), mais aussi par sa réalisation rapide : il faut penser à l'avance et réaliser d'un coup. L'huile ou l'acrylique me faisaient un peu peur, je pensais que l'aquarelle est une technique facile à maîtriser <draw:frame draw:style-name="media" draw:name="1" text:anchor-type="as-char" draw:z-index="1" svg:width="" svg:rel-width="100%" svg:height="0cm"><draw:image xlink:href="Pictures/e6cb8e30697428b6d440d27ecdc7ae84.svg" xlink:type="simple" xlink:show="embed" xlink:actuate="onLoad"/></draw:frame>.</text:p>
      <text:p text:style-name="Text_20_body">J'aime les aquarelles de peintres que je connaissais : A. Durer, Turner, Cezanne, Dufy, Cross, Van Gogh, Klee, Mondrian, Denoyer de Segonzac et bien d'autres, ainsi que des illustrateurs dont certains m'attiraient (notamment dans les livres pour enfant). Je découvrais progressivement les carnets de voyage (par exemple Gilles Matte, Denis Clavreul, Jean Falcucci, Alain Marc). J'ai découvert l'univers des bandes dessinées<text:note text:id="ftn2" text:note-class="footnote"><text:note-citation text:label="3)">3)</text:note-citation><text:note-body><text:p text:style-name="Text_20_body">Merci à la bibliothèque de Québec</text:p></text:note-body></text:note>.</text:p>
      <text:p text:style-name="Text_20_body">J'ai choisi d'aborder mon apprentissage en m'initiant au style propre aux carnets de voyage qui m'attiraient sans trop m'intimider. Ce type d'aquarelle plaît facilement, elle peut être pratiquée sans être un as du dessin. J'ai alors suivi <text:a xlink:type="simple" xlink:href="https://alain-marc.fr/stages-aquarelle-et-carnet-de-voyage/" text:style-name="Internet_20_link" text:visited-style-name="Visited_20_Internet_20_Link">un premier stage dans le jura</text:a> avec <text:a xlink:type="simple" xlink:href="https://alain-marc.fr/" text:style-name="Internet_20_link" text:visited-style-name="Visited_20_Internet_20_Link">Alain Marc</text:a>, et cela m'a convaincu de persévérer au-delà de la copie d'aquarelles ou de photos. Et actuellement, je l'assiste en assurant le <text:a xlink:type="simple" xlink:href="https://alain-marc.fr/tele-futur" text:style-name="Internet_20_link" text:visited-style-name="Visited_20_Internet_20_Link">wiki support de son cours à distance</text:a>.</text:p>
      <text:h text:style-name="Heading_20_3" text:outline-level="3"><text:bookmark-start text:name="__RefHeading___une_sorte_de_carnet_de_notes_de_mon_apprentissage_qui_ne_finira_pas_1"/><text:bookmark-start text:name="une_sorte_de_carnet_de_notes_de_mon_apprentissage_qui_ne_finira_pas"/>Une sorte de carnet de notes de mon apprentissage (qui ne finira pas !)<text:bookmark-end text:name="__RefHeading___une_sorte_de_carnet_de_notes_de_mon_apprentissage_qui_ne_finira_pas_1"/><text:bookmark-end text:name="une_sorte_de_carnet_de_notes_de_mon_apprentissage_qui_ne_finira_pas"/></text:h>
      <text:p text:style-name="Text_20_body">J'essaie d'entretenir ici est une sorte de carnet de notes de mon initiation, découverte et exploration de l'aquarelle. Je l'ai commencé un soir de mars 2016 peu après avoir décidé d'en faire un de mes passe-temps de retraité.<text:line-break/></text:p>
      <table:table table:style-name="Table">
        <table:table-column/>
        <table:table-column/>
        <table:table-row>
          <table:table-cell office:value-type="string" table:style-name="tablecell">
            <text:p text:style-name="tablealigncenter">  <draw:frame draw:style-name="mediacenter" draw:name="2" text:anchor-type="paragraph" draw:z-index="2" svg:width="10.583333333333cm" svg:height="3.2756789561523cm"><draw:image xlink:href="Pictures/f345023cc461d47d89384ad92aac05a5.jpeg" xlink:type="simple" xlink:show="embed" xlink:actuate="onLoad"/></draw:frame>  </text:p>
          </table:table-cell>
          <table:table-cell office:value-type="string" table:style-name="tablecell">
            <text:p text:style-name="tablealigncenter">  <draw:frame draw:style-name="mediacenter" draw:name="  Legend" text:anchor-type="paragraph" draw:z-index="0" svg:width="10.583333333333cm"><draw:text-box><text:p text:style-name="legendcenter"><draw:frame draw:style-name="mediacenter" draw:name=" " text:anchor-type="paragraph" draw:z-index="3" svg:width="10.583333333333cm" svg:height="3.2756789561523cm"><draw:image xlink:href="Pictures/af35fba943f37a78516c14ac58a7c3db.jpeg" xlink:type="simple" xlink:show="embed" xlink:actuate="onLoad"/></draw:frame> </text:p></draw:text-box></draw:frame>  </text:p>
          </table:table-cell>
        </table:table-row>
        <table:table-row>
          <table:table-cell office:value-type="string" table:style-name="tablecell">
            <text:p text:style-name="tablealigncenter">   Mont Ventoux depuis St-Marcel de l'Ardèche  </text:p>
          </table:table-cell>
          <table:table-cell office:value-type="string" table:style-name="tablecell">
            <text:p text:style-name="tablealigncenter">   Au Maroc  </text:p>
          </table:table-cell>
        </table:table-row>
        <table:table-row>
          <table:table-cell office:value-type="string" table:style-name="tablecell">
            <text:p text:style-name="tablealigncenter">  <draw:frame draw:style-name="mediacenter" draw:name="  Legend" text:anchor-type="paragraph" draw:z-index="0" svg:width="10.583333333333cm"><draw:text-box><text:p text:style-name="legendcenter"><draw:frame draw:style-name="mediacenter" draw:name=" " text:anchor-type="paragraph" draw:z-index="4" svg:width="10.583333333333cm" svg:height="3.1447619047619cm"><draw:image xlink:href="Pictures/afa219b9ace0978105cbf2c262cf31cd.jpg" xlink:type="simple" xlink:show="embed" xlink:actuate="onLoad"/></draw:frame> </text:p></draw:text-box></draw:frame>  </text:p>
          </table:table-cell>
          <table:table-cell office:value-type="string" table:style-name="tablecell">
            <text:p text:style-name="tablealigncenter">   <draw:frame draw:style-name="mediacenter" draw:name="  Legend" text:anchor-type="paragraph" draw:z-index="0" svg:width="10.583333333333cm"><draw:text-box><text:p text:style-name="legendcenter"><draw:frame draw:style-name="mediacenter" draw:name=" " text:anchor-type="paragraph" draw:z-index="5" svg:width="10.583333333333cm" svg:height="3.1358024691358cm"><draw:image xlink:href="Pictures/1ce1ca53be5923c3a340aa109661e6c8.jpg" xlink:type="simple" xlink:show="embed" xlink:actuate="onLoad"/></draw:frame> </text:p></draw:text-box></draw:frame>  </text:p>
          </table:table-cell>
        </table:table-row>
        <table:table-row>
          <table:table-cell office:value-type="string" table:style-name="tablecell">
            <text:p text:style-name="tablealigncenter">   Au mouillage face aux Embiez  </text:p>
          </table:table-cell>
          <table:table-cell office:value-type="string" table:style-name="tablecell">
            <text:p text:style-name="tablealigncenter">   Le long du Saint-Laurent  </text:p>
          </table:table-cell>
        </table:table-row>
      </table:table>
      <text:p text:style-name="Plugin_DivAlign2_Center">Ces petites aquarelles faites sur le site à mes débuts m'encouragent à continuer</text:p>
      <text:p text:style-name="Text_20_body"><text:a xlink:type="simple" xlink:href="https://aquarelles.pascot.ca/peindre:aquareller:motivation" text:style-name="Internet_20_link" text:visited-style-name="Visited_20_Internet_20_Link">Je suis attiré par l'aquarelle de voyage qui se prête au travail rapide dans la nature en petit format comme ci-dessus, mais pas que, l'atelier a du b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2T06::21:50</meta:creation-date>
    <dc:creator>Generated</dc:creator>
    <dc:date>2026-09-02T06::21:50</dc:date>
    <dc:language>en-US</dc:language>
    <meta:editing-cycles>1</meta:editing-cycles>
    <meta:editing-duration>PT0S</meta:editing-duration>
    <dc:title>peindre:aquareller</dc:title>
  </office:meta>
</office:document-meta>
</file>