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710840ca467d507479a2f154f8a3e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span text:style-name="Strong_20_Emphasis"><draw:frame draw:style-name="media" draw:name="0" text:anchor-type="as-char" draw:z-index="0" svg:width="1.5875cm" svg:height="1.7191201353638cm"><draw:image xlink:href="Pictures/d710840ca467d507479a2f154f8a3e05.jpg" xlink:type="simple" xlink:show="embed" xlink:actuate="onLoad"/></draw:frame><text:span text:style-name=""><text:bookmark text:name="peindre:galerie"/>Galerie</text:span></text:span></text:p>
      <text:p text:style-name="Text_20_body"><text:span text:style-name="Emphasis">Faudrait bien  que je  me décide à compléter cette section</text:span></text:p>
      <text:p text:style-name="Text_20_body">
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1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cartes" text:style-name="Internet_20_link" text:visited-style-name="Visited_20_Internet_20_Link"> Cartes</text:a></text:p>
      <text:p text:style-name="Text_20_body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2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mini-cartes" text:style-name="Internet_20_link" text:visited-style-name="Visited_20_Internet_20_Link"> Minicartes</text:a></text:p>
      <text:p text:style-name="Text_20_body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3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etudes:etudes" text:style-name="Internet_20_link" text:visited-style-name="Visited_20_Internet_20_Link"> Études</text:a></text:p>
      <text:p text:style-name="Text_20_body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4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carnets:automne_2017" text:style-name="Internet_20_link" text:visited-style-name="Visited_20_Internet_20_Link">  Automne 2017</text:a></text:p>
      <text:p text:style-name="Text_20_body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5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carnets:ete2017" text:style-name="Internet_20_link" text:visited-style-name="Visited_20_Internet_20_Link">  Été 2017</text:a></text:p>
      <text:p text:style-name="Text_20_body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6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carnets:ete2017w-n" text:style-name="Internet_20_link" text:visited-style-name="Visited_20_Internet_20_Link">  Été 2017 (W&amp;N)</text:a></text:p>
      <text:p text:style-name="Text_20_body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7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carnets:2019" text:style-name="Internet_20_link" text:visited-style-name="Visited_20_Internet_20_Link">  2019</text:a></text:p>
      <text:p text:style-name="Text_20_body"><draw:frame draw:style-name="PluginODTAutoStyle_Frame_2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Plugin_DivAlign2_Center"><text:span text:style-name="Strong_20_Emphasis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8" svg:width="0.79375cm" svg:height="0.84666666666667cm"><draw:image xlink:href="Pictures/d710840ca467d507479a2f154f8a3e05.jpg" xlink:type="simple" xlink:show="embed" xlink:actuate="onLoad"/></draw:frame>peindre.jpg</text:p></draw:text-box></draw:frame><text:a xlink:type="simple" xlink:href="https://aquarelles.pascot.ca/peindre:aquareller" text:style-name="Internet_20_link" text:visited-style-name="Visited_20_Internet_20_Link">  Retour : Aquareller</text:a>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2T06::22:45</meta:creation-date>
    <dc:creator>Generated</dc:creator>
    <dc:date>2026-09-02T06::22:45</dc:date>
    <dc:language>en-US</dc:language>
    <meta:editing-cycles>1</meta:editing-cycles>
    <meta:editing-duration>PT0S</meta:editing-duration>
    <dc:title>peindre:galerie</dc:title>
  </office:meta>
</office:document-meta>
</file>