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54c70ded7b888ebfb73560f3bbaccf.jpg"/>
  <manifest:file-entry manifest:media-type="image/png" manifest:full-path="Pictures/8b952f41063554764e4379db10c7a069.png"/>
  <manifest:file-entry manifest:media-type="image/jpeg" manifest:full-path="Pictures/706964e38b35190ea52379a5f2737b44.jpg"/>
  <manifest:file-entry manifest:media-type="image/jpeg" manifest:full-path="Pictures/48fcba8d18fc07294077fbdba06ad649.jpg"/>
  <manifest:file-entry manifest:media-type="image/jpeg" manifest:full-path="Pictures/b9ab11a369a19232c1288c91569068f8.jpeg"/>
  <manifest:file-entry manifest:media-type="image/jpeg" manifest:full-path="Pictures/6bc45f88d418b0c5e220684ea67674eb.jpg"/>
  <manifest:file-entry manifest:media-type="image/jpeg" manifest:full-path="Pictures/624a04a1b0ad10f09a06ade3dc5bc061.jpeg"/>
  <manifest:file-entry manifest:media-type="image/jpeg" manifest:full-path="Pictures/d710840ca467d507479a2f154f8a3e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indre:initiation:cabinet"/><text:bookmark-start text:name="__RefHeading___peindre_un_cabinet_de_curiosite_sur_la_nature_1"/><text:bookmark-start text:name="peindre_un_cabinet_de_curiosite_sur_la_nature"/>Peindre un cabinet de curiosité sur la nature<text:bookmark-end text:name="__RefHeading___peindre_un_cabinet_de_curiosite_sur_la_nature_1"/><text:bookmark-end text:name="peindre_un_cabinet_de_curiosite_sur_la_nature"/></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Cette semaine :</text:p><text:list text:style-name="List_20_1" text:continue-numbering="false"><text:list-item><text:p text:style-name="List_20_1_Content_First"> Comment vient une idée</text:p></text:list-item><text:list-item><text:p text:style-name="List_20_1_Content_Last"> le croquis aquarellé</text:p></text:list-item></text:list><table:table table:style-name="Table"><table:table-column/><table:table-column/><table:table-row><table:table-cell office:value-type="string" table:style-name="tablecell" table:number-columns-spanned="2"><text:p text:style-name="tablealigncenter">  Exercice proposé  </text:p></table:table-cell><table:covered-table-cell/></table:table-row><table:table-row><table:table-cell office:value-type="string" table:style-name="tablecell" table:number-columns-spanned="2"><text:p text:style-name="tablealigncenter">   Le sujet est qu'est-ce qu'est la nature pour soi en le présentant dans un cabinet de curiosités sous la forme d'un tableau ligne x colonne    </text:p></table:table-cell><table:covered-table-cell/></table:table-row><table:table-row><table:table-cell office:value-type="string" table:style-name="tablecell"><text:p text:style-name="tablealigncenter">  <draw:frame draw:style-name="media" draw:name="0" text:anchor-type="as-char" draw:z-index="0" svg:width="6.6145833333333cm" style:rel-width="100%" svg:height="6.7039695945946cm" style:rel-height="scale"><draw:image xlink:href="Pictures/5c54c70ded7b888ebfb73560f3bbaccf.jpg" xlink:type="simple" xlink:show="embed" xlink:actuate="onLoad"/></draw:frame>  </text:p></table:table-cell><table:table-cell office:value-type="string" table:style-name="tablecell"><text:p text:style-name="tablealigncenter">   à venir   </text:p></table:table-cell></table:table-row><table:table-row><table:table-cell office:value-type="string" table:style-name="tablecell"><text:p text:style-name="tablealigncenter">   Approche : récit    </text:p></table:table-cell><table:table-cell office:value-type="string" table:style-name="tablecell"><text:p text:style-name="tablealigncenter">    Approche :  une liste d'objets     </text:p></table:table-cell></table:table-row><table:table-row><table:table-cell office:value-type="string" table:style-name="tablecell"><text:p text:style-name="tablealigncenter">    vous pouvez n'en faire qu'une partie   </text:p></table:table-cell><table:table-cell office:value-type="string" table:style-name="tablecell"><text:p text:style-name="tablealigncenter">   vous pouvez n'en faire qu'une partie    </text:p></table:table-cell></table:table-row></table:table></table:table-cell></table:table-row></table:table></draw:text-box></draw:frame></text:p>
      <text:p text:style-name="Text_20_body">J'ai eu l'idée de cet atelier en lisant la revue Dada consacrée  Paul Klee. On y lit que pour Paul Klee, la nature, qui est une de ses principales source d'inspiration est un hymne au mouvement, elle contient “la clef mystérieuse qui ouvre tout”. On y lit une proposition d'atelier qui consiste à réaliser un alphabet de la nature composé d'objets de la nature présentés dans une matrice (tableau)  que voici :
<draw:frame draw:style-name="mediacenter" draw:name="1" text:anchor-type="paragraph" draw:z-index="1" svg:width="10.583333333333cm" svg:height="7.6344729344729cm"><draw:image xlink:href="Pictures/8b952f41063554764e4379db10c7a069.png" xlink:type="simple" xlink:show="embed" xlink:actuate="onLoad"/></draw:frame></text:p>
      <table:table table:style-name="Table">
        <table:table-column/>
        <table:table-row>
          <table:table-cell office:value-type="string" table:style-name="tablecell">
            <text:p text:style-name="tablealigncenter">   (<text:span text:style-name="Emphasis">Paul Klee / rédaction en chef, Christian Nobial, Antoine Ullmann; illustrations, Magali Dulain. Paris : Éditions Arola, 2016</text:span>)   </text:p>
          </table:table-cell>
        </table:table-row>
      </table:table>
      <text:p text:style-name="Text_20_body">Ceci m'a fait penser aux cabinets de curiosité, et pour le style de réalisation aux croquis aquarellés que l'on trouve dans les carnets scientifiques ou de voyage.  (<text:span text:style-name="Emphasis">encart sur les cabinets de curiosité à venir</text:span>)</text:p>
      <text:h text:style-name="Heading_20_3" text:outline-level="3"><text:bookmark-start text:name="__RefHeading___croquis_aquarelle_2"/><text:bookmark-start text:name="croquis_aquarelle"/>Croquis aquarellé<text:bookmark-end text:name="__RefHeading___croquis_aquarelle_2"/><text:bookmark-end text:name="croquis_aquarelle"/></text:h>
      <text:list text:style-name="List_20_1" text:continue-numbering="false">
        <text:list-item>
          <text:p text:style-name="List_20_1_Content_First"> documentation scientifique des explorateurs</text:p>
        </text:list-item>
        <text:list-item>
          <text:p text:style-name="List_20_1_Content"> carnet de voyage</text:p>
        </text:list-item>
        <text:list-item>
          <text:p text:style-name="List_20_1_Content_Last"> carnet d'esquisses</text:p>
        </text:list-item>
      </text:list>
      <text:p text:style-name="Text_20_body"><text:span text:style-name="Emphasis">À venir quelques exemples</text:span></text:p>
      <text:h text:style-name="Heading_20_3" text:outline-level="3"><text:bookmark-start text:name="__RefHeading___cabinet_de_curiosite_3"/><text:bookmark-start text:name="cabinet_de_curiosite"/>Cabinet de curiosité<text:bookmark-end text:name="__RefHeading___cabinet_de_curiosite_3"/><text:bookmark-end text:name="cabinet_de_curiosite"/></text:h>
      <text:p text:style-name="Text_20_body"><text:a xlink:type="simple" xlink:href="https://fr.wikipedia.org/wiki/Alexandre_Isidore_Leroy_de_Barde" text:style-name="Internet_20_link" text:visited-style-name="Visited_20_Internet_20_Link">https://fr.wikipedia.org/wiki/Alexandre_Isidore_Leroy_de_Barde</text:a></text:p>
      <text:p text:style-name="Text_20_body"><text:a xlink:type="simple" xlink:href="http://artpla33.blogspot.com/2016/10/6-la-collection-references.html" text:style-name="Internet_20_link" text:visited-style-name="Visited_20_Internet_20_Link">http://artpla33.blogspot.com/2016/10/6-la-collection-references.html</text:a></text:p>
      <text:p text:style-name="Text_20_body"><text:a xlink:type="simple" xlink:href="https://fr.wikipedia.org/wiki/Cabinet_de_curiosit%C3%A9s_de_Joseph_Bonnier_de_La_Mosson" text:style-name="Internet_20_link" text:visited-style-name="Visited_20_Internet_20_Link">https://fr.wikipedia.org/wiki/Cabinet_de_curiosit%C3%A9s_de_Joseph_Bonnier_de_La_Mosson</text:a></text:p>
      <text:p text:style-name="Text_20_body"><text:a xlink:type="simple" xlink:href="https://bibliotheques.mnhn.fr/medias/medias.aspx?INSTANCE=EXPLOITATION&amp;PORTAL_ID=portal_model_instance__cabinet_bonnier_de_la_mosson.xml" text:style-name="Internet_20_link" text:visited-style-name="Visited_20_Internet_20_Link">https://bibliotheques.mnhn.fr/medias/medias.aspx?INSTANCE=EXPLOITATION&amp;PORTAL_ID=portal_model_instance__cabinet_bonnier_de_la_mosson.xml</text:a></text:p>
      <text:p text:style-name="Text_20_body"><text:a xlink:type="simple" xlink:href="https://curiositas.org/" text:style-name="Internet_20_link" text:visited-style-name="Visited_20_Internet_20_Link">https://curiositas.org/</text:a></text:p>
      <text:p text:style-name="Text_20_body"><text:a xlink:type="simple" xlink:href="https://curiositas.org/cabinet/curios214/cospi-frontispice" text:style-name="Internet_20_link" text:visited-style-name="Visited_20_Internet_20_Link">https://curiositas.org/cabinet/curios214/cospi-frontispice</text:a></text:p>
      <text:p text:style-name="Text_20_body"><text:span text:style-name="Emphasis">Sélectionner quelques exemples</text:span></text:p>
      <text:h text:style-name="Heading_20_3" text:outline-level="3"><text:bookmark-start text:name="__RefHeading___choix_des_sujets_possibles_4"/><text:bookmark-start text:name="choix_des_sujets_possibles"/>Choix des sujets possibles<text:bookmark-end text:name="__RefHeading___choix_des_sujets_possibles_4"/><text:bookmark-end text:name="choix_des_sujets_possibles"/></text:h>
      <text:list text:style-name="List_20_1" text:continue-numbering="false">
        <text:list-item>
          <text:p text:style-name="List_20_1_Content_First"> Sujets, ça peut être des tas de choses pour toi</text:p>
          <text:list text:style-name="List_20_1">
            <text:list-item>
              <text:p text:style-name="List_20_1_Content"> animaux : </text:p>
              <text:list text:style-name="List_20_1">
                <text:list-item>
                  <text:p text:style-name="List_20_1_Content"> mammifères, poissons, oiseaux, insectes, microbes, …</text:p>
                </text:list-item>
                <text:list-item>
                  <text:p text:style-name="List_20_1_Content"> naissance, nid, mort, migrations, …</text:p>
                </text:list-item>
              </text:list>
            </text:list-item>
            <text:list-item>
              <text:p text:style-name="List_20_1_Content"> plantes </text:p>
              <text:list text:style-name="List_20_1">
                <text:list-item>
                  <text:p text:style-name="List_20_1_Content"> fleurs, fruits, arbres</text:p>
                </text:list-item>
              </text:list>
            </text:list-item>
          </text:list>
        </text:list-item>
        <text:list-item>
          <text:p text:style-name="List_20_1_Content"> paysages : mer, montagne, forêt, lever du jour</text:p>
        </text:list-item>
        <text:list-item>
          <text:p text:style-name="List_20_1_Content"> phénomènes :</text:p>
          <text:list text:style-name="List_20_1">
            <text:list-item>
              <text:p text:style-name="List_20_1_Content"> pluie, neige, volcan, tempête, inondation (catastrophes naturelles)</text:p>
            </text:list-item>
            <text:list-item>
              <text:p text:style-name="List_20_1_Content"> cycle de la vie : naissance, mort, le jour et la nuit, été hiver</text:p>
            </text:list-item>
          </text:list>
        </text:list-item>
        <text:list-item>
          <text:p text:style-name="List_20_1_Content"> activités dans la nature : marche, camping, barbecue, voile, …</text:p>
        </text:list-item>
        <text:list-item>
          <text:p text:style-name="List_20_1_Content_Last"> et …..</text:p>
        </text:list-item>
      </text:list>
      <text:list text:style-name="List_20_1" text:continue-numbering="false">
        <text:list-item>
          <text:p text:style-name="LastListParagraph_List_20_1_Content_First"> tu peux griffonner sur une feuille tes idées au fur et à mesure de ta recherche d'idée qui est en fait un questionnement sur ce qui est la nature pour toi. En voici un exemple (C'est une galerie, cliques sur la première image pour ouvrir la galerie)</text:p>
        </text:list-item>
      </text:list>
      <text:h text:style-name="Heading_20_3" text:outline-level="3"><text:bookmark-start text:name="__RefHeading___petite_demonstration_d_une_approche_objet_5"/><text:bookmark-start text:name="petite_demonstration_d_une_approche_objet"/>Petite démonstration d'une approche objet<text:bookmark-end text:name="__RefHeading___petite_demonstration_d_une_approche_objet_5"/><text:bookmark-end text:name="petite_demonstration_d_une_approche_objet"/></text:h>
      <text:h text:style-name="Heading_20_3" text:outline-level="3"><text:bookmark-start text:name="__RefHeading___commentaires_sur_mon_approche_recit_6"/><text:bookmark-start text:name="commentaires_sur_mon_approche_recit"/>Commentaires sur mon approche récit<text:bookmark-end text:name="__RefHeading___commentaires_sur_mon_approche_recit_6"/><text:bookmark-end text:name="commentaires_sur_mon_approche_recit"/></text:h>
      <text:p text:style-name="Text_20_body"><draw:frame draw:style-name="mediacenter" draw:name="2" text:anchor-type="paragraph" draw:z-index="2" svg:width="18.520833333333cm" style:rel-width="100%" svg:height="18.771114864865cm" style:rel-height="scale"><draw:image xlink:href="Pictures/5c54c70ded7b888ebfb73560f3bbaccf.jpg" xlink:type="simple" xlink:show="embed" xlink:actuate="onLoad"/></draw:frame></text:p>
      <text:p text:style-name="Text_20_body">J'y ai utilisé la technique de la peintre directe au pinceau, c'est une occasion de mieux apprendre à contrôler le pinceau, on peut pour se guider faire au préalable un dessin léger au crayon.</text:p>
      <text:p text:style-name="Text_20_body">Je ne retranscris ici que le résultat de mes réflexions qui ont abouti à une grille 4×4 surtout à cause des 4 saisons printemps, été, automne, hiver qui rythme la vie de la nature (<text:a xlink:type="simple" xlink:href="https://aquarelles.pascot.ca/peindre:initiation:cabinet:esquisses" text:style-name="Internet_20_link" text:visited-style-name="Visited_20_Internet_20_Link">voir quelques-unes de mes pages d'esquisse</text:a>)</text:p>
      <text:list text:style-name="List_20_1" text:continue-numbering="false">
        <text:list-item>
          <text:p text:style-name="List_20_1_Content_First"> Pour moi la nature, c'est ce qui m'environne et qui n'a pas été créé par les êtres humains dans lequel la vie se déroule : écosystème</text:p>
        </text:list-item>
        <text:list-item>
          <text:p text:style-name="List_20_1_Content"> Elle se présente sous la forme de lieux de vie : désert (il en fallait 4), mer, montagnes, plaines</text:p>
        </text:list-item>
        <text:list-item>
          <text:p text:style-name="List_20_1_Content"> Je ne suis directement sensible qu'au rythme de vie des plantes et des animaux : de la naissance à la mort</text:p>
        </text:list-item>
        <text:list-item>
          <text:p text:style-name="List_20_1_Content"> Même si je devine que la nature évolue  avec la pluie, les volcans, les orages et éclairs (j'ai oublié de faite apparaître les incendies) et le vent quand il souffle en tempête</text:p>
        </text:list-item>
        <text:list-item>
          <text:p text:style-name="List_20_1_Content"> La vie : j'ai choisi de montrer les plantes et les animaux</text:p>
        </text:list-item>
        <text:list-item>
          <text:p text:style-name="List_20_1_Content"> Pour les plantes un arbre qui au rythme des saisons : a des fleurs, déploie son feuillage qui capte l'énergie (soleil) qui le fait grandir et vivre, il produit des fruits qui produiront un nouvel arbre avant qu'il ne meure, et il se repose l’hiver en attendant le printemps</text:p>
        </text:list-item>
        <text:list-item>
          <text:p text:style-name="List_20_1_Content"> les animaux, j'ai choisi l’oiseau à cause des œufs qui sont les plus faciles à représenter pour le cycle de vie, les parents se rencontrent au printemps, ils pondent des œufs dans un nid, les petits naissent, et tout le monde part passer l'hiver ailleurs et revient au printemps</text:p>
        </text:list-item>
        <text:list-item>
          <text:p text:style-name="List_20_1_Content_Last"> Il y a toujours le ciel éclairé par notre source d'énergie, le soleil (j'aurais dû le faire apparaître un peu plus)</text:p>
        </text:list-item>
      </text:list>
      <text:h text:style-name="Heading_20_4" text:outline-level="4"><text:bookmark-start text:name="__RefHeading___pour_un_croquis_aquarelle_7"/><text:bookmark-start text:name="pour_un_croquis_aquarelle"/>Pour un croquis aquarellé<text:bookmark-end text:name="__RefHeading___pour_un_croquis_aquarelle_7"/><text:bookmark-end text:name="pour_un_croquis_aquarelle"/></text:h>
      <text:p text:style-name="Text_20_body">On commence par un dessin au feutre ou à la plume :
<draw:frame draw:style-name="mediacenter" draw:name="3" text:anchor-type="paragraph" draw:z-index="3" svg:width="10.583333333333cm" svg:height="10.824676238739cm"><draw:image xlink:href="Pictures/706964e38b35190ea52379a5f2737b44.jpg" xlink:type="simple" xlink:show="embed" xlink:actuate="onLoad"/></draw:frame></text:p>
      <text:h text:style-name="Heading_20_3" text:outline-level="3"><text:bookmark-start text:name="__RefHeading___une_proposition_surprenante_d_une_de_mes_petites_filles_la_technique_etait_alors_libre_8"/><text:bookmark-start text:name="une_proposition_surprenante_d_une_de_mes_petites_filles_la_technique_etait_alors_libre"/>Une proposition surprenante d'une de mes petites filles (la technique était alors libre)<text:bookmark-end text:name="__RefHeading___une_proposition_surprenante_d_une_de_mes_petites_filles_la_technique_etait_alors_libre_8"/><text:bookmark-end text:name="une_proposition_surprenante_d_une_de_mes_petites_filles_la_technique_etait_alors_libre"/></text:h>
      <text:p text:style-name="Text_20_body"><draw:frame draw:style-name="mediacenter" draw:name="4" text:anchor-type="paragraph" draw:z-index="4" svg:width="5.2916666666667cm" style:rel-width="100%" svg:height="6.8480392156863cm" style:rel-height="scale"><draw:image xlink:href="Pictures/48fcba8d18fc07294077fbdba06ad649.jpg" xlink:type="simple" xlink:show="embed" xlink:actuate="onLoad"/></draw:frame></text:p>
      <text:p text:style-name="Text_20_body">Commentaire : c'est pour expliquer qu'une fleur est composé d'éléments inter-reliés et que la fleur est reliée à d'autres éléments. C'est pas faux, mais faut le deviner.</text:p>
      <text:p text:style-name="Text_20_body">À partir de cette idée et de celles  des autres on peut jongler un peu et voir comment on peut l'exprimer dans une grille.</text:p>
      <text:p text:style-name="Text_20_body">J'ai essayé de traduire cette idée de cette manière en croquis aquarellé (<text:a xlink:type="simple" xlink:href="https://aquarelles.pascot.ca/peindre:initiation:cabinet:notes-j" text:style-name="Internet_20_link" text:visited-style-name="Visited_20_Internet_20_Link"> voir mes griffonnages</text:a>):
<draw:frame draw:style-name="mediacenter" draw:name="5" text:anchor-type="paragraph" draw:z-index="5" svg:width="15.875cm" svg:height="13.164634146341cm"><draw:image xlink:href="Pictures/b9ab11a369a19232c1288c91569068f8.jpeg" xlink:type="simple" xlink:show="embed" xlink:actuate="onLoad"/></draw:frame>
La fleur est l'objet central mais pour exister elle a besoin :</text:p>
      <text:list text:style-name="List_20_1" text:continue-numbering="false">
        <text:list-item>
          <text:p text:style-name="List_20_1_Content_First"> de poser ses racines dans la terre</text:p>
        </text:list-item>
        <text:list-item>
          <text:p text:style-name="List_20_1_Content"> la terre a besoin de vers</text:p>
        </text:list-item>
        <text:list-item>
          <text:p text:style-name="List_20_1_Content"> la plante peut être mangée, digérée et revenir à la terre sous forme de fumier</text:p>
        </text:list-item>
        <text:list-item>
          <text:p text:style-name="List_20_1_Content"> la plante a besoin de vent (dispersion du pollen), d'eau (pluie) et de chaleur et lumière (soleil)</text:p>
        </text:list-item>
        <text:list-item>
          <text:p text:style-name="List_20_1_Content_Last"> j'ai ajouté (mais pas indispensable) la vie de la plante au cours d'une année</text:p>
        </text:list-item>
      </text:list>
      <text:h text:style-name="Heading_20_2" text:outline-level="2"><text:bookmark-start text:name="__RefHeading___quelques_realisations_9"/><text:bookmark-start text:name="quelques_realisations"/>Quelques réalisations<text:bookmark-end text:name="__RefHeading___quelques_realisations_9"/><text:bookmark-end text:name="quelques_realisations"/></text:h>
      <table:table table:style-name="Table">
        <table:table-column/>
        <table:table-column/>
        <table:table-row>
          <table:table-cell office:value-type="string" table:style-name="tablecell" table:number-columns-spanned="2">
            <text:p text:style-name="tablealigncenter">    De mes petits enfants qui ont servi de cobayes     </text:p>
          </table:table-cell>
          <table:covered-table-cell/>
        </table:table-row>
        <table:table-row>
          <table:table-cell office:value-type="string" table:style-name="tablecell">
            <text:p text:style-name="tablealigncenter">   <draw:frame draw:style-name="mediacenter" draw:name="6" text:anchor-type="paragraph" draw:z-index="6" svg:width="10.583333333333cm" svg:height="8.1780303030303cm"><draw:image xlink:href="Pictures/6bc45f88d418b0c5e220684ea67674eb.jpg" xlink:type="simple" xlink:show="embed" xlink:actuate="onLoad"/></draw:frame>   </text:p>
          </table:table-cell>
          <table:table-cell office:value-type="string" table:style-name="tablecell">
            <text:p text:style-name="tablealigncenter">   <draw:frame draw:style-name="mediacenter" draw:name="7" text:anchor-type="paragraph" draw:z-index="7" svg:width="10.583333333333cm" svg:height="7.1541719610335cm"><draw:image xlink:href="Pictures/624a04a1b0ad10f09a06ade3dc5bc061.jpeg" xlink:type="simple" xlink:show="embed" xlink:actuate="onLoad"/></draw:frame>    </text:p>
          </table:table-cell>
        </table:table-row>
        <table:table-row>
          <table:table-cell office:value-type="string" table:style-name="tablecell">
            <text:p text:style-name="tablealigncenter">    C'est un grand, il est architecte   </text:p>
          </table:table-cell>
          <table:table-cell office:value-type="string" table:style-name="tablecell">
            <text:p text:style-name="tablealigncenter">   Elle a peint avec ses doigts    </text:p>
          </table:table-cell>
        </table:table-row>
        <table:table-row>
          <table:table-cell office:value-type="string" table:style-name="tablecell">
            <text:p text:style-name="tablealigncenter">    Pour lui la nature repose sur des structures    </text:p>
          </table:table-cell>
          <table:table-cell office:value-type="string" table:style-name="tablecell">
            <text:p text:style-name="tablealigncenter">   Elle a choisi l'approche par objets   </text:p>
          </table:table-cell>
        </table:table-row>
        <table:table-row>
          <table:table-cell office:value-type="string" table:style-name="tablecell">
            <text:p text:style-name="tablealigncenter">   <text:span text:style-name="Emphasis">Le choix de la technique était libre</text:span>   </text:p>
          </table:table-cell>
          <table:table-cell office:value-type="string" table:style-name="tablecell">
            <text:p text:style-name="tablealigncenter">     <text:span text:style-name="Emphasis">Le choix de la technique était libre</text:span>   </text:p>
          </table:table-cell>
        </table:table-row>
      </table:table>
      <text:p text:style-name="Text_20_body"><text:span text:style-name="Strong_20_Emphasis">Plan du cours</text:span></text:p>
      <text:list text:style-name="Numbering_20_1" text:continue-numbering="false">
        <text:list-item>
          <text:p text:style-name="Numbering_20_1_Content_First"> Semaine 1 </text:p>
          <text:list text:style-name="Numbering_20_1">
            <text:list-item>
              <text:p text:style-name="Numbering_20_1_Content"> <text:a xlink:type="simple" xlink:href="https://aquarelles.pascot.ca/peindre:initiation:atelier" text:style-name="Internet_20_link" text:visited-style-name="Visited_20_Internet_20_Link">Organisation de l'atelier</text:a></text:p>
            </text:list-item>
            <text:list-item>
              <text:p text:style-name="Numbering_20_1_Content"> <text:a xlink:type="simple" xlink:href="https://aquarelles.pascot.ca/peindre:initiation:art-des-peintres" text:style-name="Internet_20_link" text:visited-style-name="Visited_20_Internet_20_Link">L'art des peintres</text:a></text:p>
            </text:list-item>
            <text:list-item>
              <text:p text:style-name="Numbering_20_1_Content"> <text:a xlink:type="simple" xlink:href="https://aquarelles.pascot.ca/peindre:initiation:intro" text:style-name="Internet_20_link" text:visited-style-name="Visited_20_Internet_20_Link">Découvrir l'aquarelle</text:a></text:p>
            </text:list-item>
          </text:list>
        </text:list-item>
        <text:list-item>
          <text:p text:style-name="Numbering_20_1_Content"> Semaine 2 </text:p>
          <text:list text:style-name="Numbering_20_1">
            <text:list-item>
              <text:p text:style-name="Numbering_20_1_Content"> <text:a xlink:type="simple" xlink:href="https://aquarelles.pascot.ca/peindre:initiation:foret" text:style-name="Internet_20_link" text:visited-style-name="Visited_20_Internet_20_Link">Peindre une forêt</text:a></text:p>
            </text:list-item>
          </text:list>
        </text:list-item>
        <text:list-item>
          <text:p text:style-name="Numbering_20_1_Content"> Semaine 3</text:p>
          <text:list text:style-name="Numbering_20_1">
            <text:list-item>
              <text:p text:style-name="Numbering_20_1_Content"> <text:a xlink:type="simple" xlink:href="https://aquarelles.pascot.ca/peindre:initiation:mer" text:style-name="Internet_20_link" text:visited-style-name="Visited_20_Internet_20_Link">Peindre la mer</text:a></text:p>
            </text:list-item>
          </text:list>
        </text:list-item>
        <text:list-item>
          <text:p text:style-name="Numbering_20_1_Content"> Semaine 4 </text:p>
          <text:list text:style-name="Numbering_20_1">
            <text:list-item>
              <text:p text:style-name="Numbering_20_1_Content"> <text:a xlink:type="simple" xlink:href="https://aquarelles.pascot.ca/peindre:initiation:chat" text:style-name="Internet_20_link" text:visited-style-name="Visited_20_Internet_20_Link">Peindre un chat</text:a></text:p>
            </text:list-item>
          </text:list>
        </text:list-item>
        <text:list-item>
          <text:p text:style-name="Numbering_20_1_Content"> Semaine 5 </text:p>
          <text:list text:style-name="Numbering_20_1">
            <text:list-item>
              <text:p text:style-name="Numbering_20_1_Content"> <text:a xlink:type="simple" xlink:href="https://aquarelles.pascot.ca/peindre:initiation:vie" text:style-name="Internet_20_link" text:visited-style-name="Visited_20_Internet_20_Link">Peindre la vie</text:a></text:p>
            </text:list-item>
            <text:list-item>
              <text:p text:style-name="Numbering_20_1_Content"> Autre sujet possible</text:p>
              <text:list text:style-name="Numbering_20_1">
                <text:list-item>
                  <text:p text:style-name="Numbering_20_1_Content"> <text:a xlink:type="simple" xlink:href="#peindre:initiation:cabinet" text:style-name="Local_20_link" text:visited-style-name="Visited_20_Local_20_Link">Peindre un cabinet de curiosité de la nature</text:a> </text:p>
                </text:list-item>
              </text:list>
            </text:list-item>
          </text:list>
        </text:list-item>
        <text:list-item>
          <text:p text:style-name="Numbering_20_1_Content"> Semaine 6 </text:p>
          <text:list text:style-name="Numbering_20_1">
            <text:list-item>
              <text:p text:style-name="Numbering_20_1_Content"> <text:a xlink:type="simple" xlink:href="https://aquarelles.pascot.ca/peindre:initiation:carte" text:style-name="Internet_20_link" text:visited-style-name="Visited_20_Internet_20_Link">Peindre une carte de vœux</text:a></text:p>
            </text:list-item>
          </text:list>
        </text:list-item>
        <text:list-item>
          <text:p text:style-name="Numbering_20_1_Content"> Semaine 7 </text:p>
          <text:list text:style-name="Numbering_20_1">
            <text:list-item>
              <text:p text:style-name="Numbering_20_1_Content"> <text:a xlink:type="simple" xlink:href="https://aquarelles.pascot.ca/peindre:initiation:portrait" text:style-name="Internet_20_link" text:visited-style-name="Visited_20_Internet_20_Link">Peindre un portrait</text:a></text:p>
            </text:list-item>
          </text:list>
        </text:list-item>
        <text:list-item>
          <text:p text:style-name="Numbering_20_1_Content"> Semaine 8 </text:p>
          <text:list text:style-name="Numbering_20_1">
            <text:list-item>
              <text:p text:style-name="Numbering_20_1_Content_Last"> <text:a xlink:type="simple" xlink:href="https://aquarelles.pascot.ca/peindre:initiation:voyage" text:style-name="Internet_20_link" text:visited-style-name="Visited_20_Internet_20_Link">Peindre en voyage</text:a></text:p>
            </text:list-item>
          </text:list>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5_1"/><table:table-row><table:table-cell office:value-type="string" table:style-name="tablecell"><text:p text:style-name="Plugin_DivAlign2_Center"><text:span text:style-name="Strong_20_Emphasis"><draw:frame draw:style-name="media" draw:name="peindre.jpg Legend" text:anchor-type="as-char" draw:z-index="0" svg:width="0.79375cm"><draw:text-box><text:p text:style-name="legendcenter"><draw:frame draw:style-name="media" draw:name="peindre.jpg" text:anchor-type="as-char" draw:z-index="8" svg:width="0.79375cm" svg:height="0.84666666666667cm"><draw:image xlink:href="Pictures/d710840ca467d507479a2f154f8a3e05.jpg" xlink:type="simple" xlink:show="embed" xlink:actuate="onLoad"/></draw:frame>peindre.jpg</text:p></draw:text-box></draw:frame><text:a xlink:type="simple" xlink:href="https://aquarelles.pascot.ca/peindre:aquareller" text:style-name="Internet_20_link" text:visited-style-name="Visited_20_Internet_20_Link">  Retour : Aquareller</text:a></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1T17::38:20</meta:creation-date>
    <dc:creator>Generated</dc:creator>
    <dc:date>2026-09-01T17::38:20</dc:date>
    <dc:language>en-US</dc:language>
    <meta:editing-cycles>1</meta:editing-cycles>
    <meta:editing-duration>PT0S</meta:editing-duration>
    <dc:title>peindre:initiation:cabinet</dc:title>
  </office:meta>
</office:document-meta>
</file>