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ad6088d11b007560ef75113c2b3804.jpg"/>
  <manifest:file-entry manifest:media-type="image/jpeg" manifest:full-path="Pictures/1c4cd2e0cf1a415d94dd41bda8124cb1.jpg"/>
  <manifest:file-entry manifest:media-type="image/jpeg" manifest:full-path="Pictures/5a34ae617000009893b4b04ddeacaf72.jpg"/>
  <manifest:file-entry manifest:media-type="image/jpeg" manifest:full-path="Pictures/2468aaf796cd4a4cebb2e0895667bfea.jpeg"/>
  <manifest:file-entry manifest:media-type="image/jpeg" manifest:full-path="Pictures/d710840ca467d507479a2f154f8a3e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"><text:bookmark text:name="peindre:projets:calme"/>Relaxons, dessinons lentement</text:span></text:p>
      <text:p text:style-name="Text_20_body">L'idée m'en est venue</text:p>
      <text:list text:style-name="List_20_1" text:continue-numbering="false">
        <text:list-item>
          <text:p text:style-name="List_20_1_Content_First"> à la suite de mes premiers essais d'épinettes noires à l'encre, </text:p>
        </text:list-item>
        <text:list-item>
          <text:p text:style-name="List_20_1_Content"> de la lecture de ce petit livre (Draw yourself calm : draw slow, stress less / Army Maricle. [New York] : North Light Books, [2022]), </text:p>
        </text:list-item>
        <text:list-item>
          <text:p text:style-name="List_20_1_Content_Last"> ou encore du tableau Blue,Orange,Red de Rothko découvert dans l'exposition America au musée de Québec (tableau de grande dimension 229,2×205,9 cm peint lentement avec un cheveu, ai-entendu je pense que c'est une légende urbaine):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5.2916666666667cm" style:rel-width="100%" svg:height="8.1410256410256cm" style:rel-height="scale"><draw:image xlink:href="Pictures/74ad6088d11b007560ef75113c2b3804.jpg" xlink:type="simple" xlink:show="embed" xlink:actuate="onLoad"/></draw:frame>  </text:p>
          </table:table-cell>
          <table:table-cell office:value-type="string" table:style-name="tablecell">
            <text:p text:style-name="tablealignright">  <draw:frame draw:style-name="mediacenter" draw:name="1" text:anchor-type="paragraph" draw:z-index="1" svg:width="5.2916666666667cm" style:rel-width="100%" svg:height="8.1749465811966cm" style:rel-height="scale"><draw:image xlink:href="Pictures/1c4cd2e0cf1a415d94dd41bda8124cb1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5.2916666666667cm" style:rel-width="100%" svg:height="6.749574829932cm" style:rel-height="scale"><draw:image xlink:href="Pictures/5a34ae617000009893b4b04ddeacaf72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5.2916666666667cm" style:rel-width="100%" svg:height="5.9725357411588cm" style:rel-height="scale"><draw:image xlink:href="Pictures/2468aaf796cd4a4cebb2e0895667bfea.jpeg" xlink:type="simple" xlink:show="embed" xlink:actuate="onLoad"/></draw:frame>  </text:p>
          </table:table-cell>
        </table:table-row>
      </table:table>
      <text:p text:style-name="Text_20_body"><draw:frame draw:style-name="PluginODTAutoStyle_Frame_2_text_frame" draw:name="Frame1" text:anchor-type="paragraph" svg:width="192.756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4" svg:width="0.79375cm" svg:height="0.84666666666667cm"><draw:image xlink:href="Pictures/d710840ca467d507479a2f154f8a3e05.jpg" xlink:type="simple" xlink:show="embed" xlink:actuate="onLoad"/></draw:frame>peindre.jpg</text:p></draw:text-box></draw:frame> <text:a xlink:type="simple" xlink:href="https://aquarelles.pascot.ca/peindre:projets:projets" text:style-name="Internet_20_link" text:visited-style-name="Visited_20_Internet_20_Link"> Retour projets</text:a></text:span></text:p><text:p text:style-name="Text_20_body"><text:span text:style-name="Strong_20_Emphasis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5" svg:width="0.79375cm" svg:height="0.84666666666667cm"><draw:image xlink:href="Pictures/d710840ca467d507479a2f154f8a3e05.jpg" xlink:type="simple" xlink:show="embed" xlink:actuate="onLoad"/></draw:frame>peindre.jpg</text:p></draw:text-box></draw:frame><text:a xlink:type="simple" xlink:href="https://aquarelles.pascot.ca/peindre:aquareller" text:style-name="Internet_20_link" text:visited-style-name="Visited_20_Internet_20_Link">  Retour : Aquareller</text:a>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4T06::37:14</meta:creation-date>
    <dc:creator>Generated</dc:creator>
    <dc:date>2026-09-14T06::37:14</dc:date>
    <dc:language>en-US</dc:language>
    <meta:editing-cycles>1</meta:editing-cycles>
    <meta:editing-duration>PT0S</meta:editing-duration>
    <dc:title>peindre:projets:calme</dc:title>
  </office:meta>
</office:document-meta>
</file>