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10840ca467d507479a2f154f8a3e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draw:frame draw:style-name="media" draw:name="peindre.jpg Legend" text:anchor-type="as-char" draw:z-index="0" svg:width="1.5875cm"><draw:text-box><text:p text:style-name="legendcenter"><draw:frame draw:style-name="media" draw:name="peindre.jpg" text:anchor-type="as-char" draw:z-index="0" svg:width="1.5875cm" svg:height="1.7191201353638cm"><draw:image xlink:href="Pictures/d710840ca467d507479a2f154f8a3e05.jpg" xlink:type="simple" xlink:show="embed" xlink:actuate="onLoad"/></draw:frame>peindre.jpg</text:p></draw:text-box></draw:frame><text:span text:style-name=""><text:span text:style-name="Strong_20_Emphasis"><text:bookmark text:name="peindre:techniques:techniques:techniques"/>Techniques</text:span></text:span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1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techniques:couleur:couleurs" text:style-name="Internet_20_link" text:visited-style-name="Visited_20_Internet_20_Link">Choisir sa palette</text:a></text:p>
      <text:p text:style-name="Text_20_body"><draw:frame draw:style-name="media" draw:name="2" text:anchor-type="as-char" draw:z-index="2" svg:width="0.79375cm" svg:height="0.84666666666667cm"><draw:image xlink:href="Pictures/d710840ca467d507479a2f154f8a3e05.jpg" xlink:type="simple" xlink:show="embed" xlink:actuate="onLoad"/></draw:frame> <text:a xlink:type="simple" xlink:href="https://aquarelles.pascot.ca/peindre:techniques:crayons:start" text:style-name="Internet_20_link" text:visited-style-name="Visited_20_Internet_20_Link">Expérimentation des crayons aquarellables</text:a> 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3" svg:width="0.79375cm" svg:height="0.84666666666667cm"><draw:image xlink:href="Pictures/d710840ca467d507479a2f154f8a3e05.jpg" xlink:type="simple" xlink:show="embed" xlink:actuate="onLoad"/></draw:frame>peindre.jpg</text:p></draw:text-box></draw:frame> <text:a xlink:type="simple" xlink:href="https://aquarelles.pascot.ca/peindre:techniques:dessiner" text:style-name="Internet_20_link" text:visited-style-name="Visited_20_Internet_20_Link">Dessiner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4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techniques:tours" text:style-name="Internet_20_link" text:visited-style-name="Visited_20_Internet_20_Link"> Tours de main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5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techniques:plumes" text:style-name="Internet_20_link" text:visited-style-name="Visited_20_Internet_20_Link">Les plumes</text:a></text:p>
      <text:p text:style-name="Text_20_body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6" svg:width="0.79375cm" svg:height="0.84666666666667cm"><draw:image xlink:href="Pictures/d710840ca467d507479a2f154f8a3e05.jpg" xlink:type="simple" xlink:show="embed" xlink:actuate="onLoad"/></draw:frame>peindre.jpg</text:p></draw:text-box></draw:frame>  <text:a xlink:type="simple" xlink:href="https://aquarelles.pascot.ca/peindre:techniques:gommes" text:style-name="Internet_20_link" text:visited-style-name="Visited_20_Internet_20_Link">Les gommes</text:a></text:p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Plugin_DivAlign2_Center"><text:span text:style-name="Strong_20_Emphasis"><draw:frame draw:style-name="media" draw:name="peindre.jpg Legend" text:anchor-type="as-char" draw:z-index="0" svg:width="0.79375cm"><draw:text-box><text:p text:style-name="legendcenter"><draw:frame draw:style-name="media" draw:name="peindre.jpg" text:anchor-type="as-char" draw:z-index="7" svg:width="0.79375cm" svg:height="0.84666666666667cm"><draw:image xlink:href="Pictures/d710840ca467d507479a2f154f8a3e05.jpg" xlink:type="simple" xlink:show="embed" xlink:actuate="onLoad"/></draw:frame>peindre.jpg</text:p></draw:text-box></draw:frame><text:a xlink:type="simple" xlink:href="https://aquarelles.pascot.ca/peindre:aquareller" text:style-name="Internet_20_link" text:visited-style-name="Visited_20_Internet_20_Link">  Retour : Aquareller</text:a>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2T06::17:55</meta:creation-date>
    <dc:creator>Generated</dc:creator>
    <dc:date>2026-09-02T06::17:55</dc:date>
    <dc:language>en-US</dc:language>
    <meta:editing-cycles>1</meta:editing-cycles>
    <meta:editing-duration>PT0S</meta:editing-duration>
    <dc:title>peindre:techniques:techniques:techniques</dc:title>
  </office:meta>
</office:document-meta>
</file>