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2e95caf6a509ff4ef0be17b3bf27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aquarelles.pascot.ca/photographier:sidebar" text:style-name="Internet_20_link" text:visited-style-name="Visited_20_Internet_20_Link">photographier:sidebar</text:a></text:p>
      <text:p text:style-name="Plugin_DivAlign2_Left"><text:span text:style-name=""><text:bookmark text:name="photographier:photographier"/>Photographier, imprimer, relier</text:span></text:p>
      <text:p text:style-name="Text_20_body"><text:a xlink:type="simple" xlink:href="https://aquarelles.pascot.ca/photographier:s2-tutoriel_gimp.pdf" text:style-name="Internet_20_link" text:visited-style-name="Visited_20_Internet_20_Link">s2-tutoriel_gimp.pdf</text:a></text:p>
      <text:h text:style-name="Heading_20_1" text:outline-level="1"><text:bookmark-start text:name="__RefHeading___flouter_bordure_image_1"/><text:bookmark-start text:name="flouter_bordure_image"/>Flouter bordure image<text:bookmark-end text:name="__RefHeading___flouter_bordure_image_1"/><text:bookmark-end text:name="flouter_bordure_image"/></text:h>
      <text:p text:style-name="Text_20_body"><text:a xlink:type="simple" xlink:href="https://www.youtube.com/watch?v=Ihf-pJFAaMU" text:style-name="Internet_20_link" text:visited-style-name="Visited_20_Internet_20_Link">https://www.youtube.com/watch?v=Ihf-pJFAaMU</text:a></text:p>
      <text:list text:style-name="Numbering_20_1" text:continue-numbering="false">
        <text:list-item>
          <text:p text:style-name="Numbering_20_1_Content_First"> sélection de l'image</text:p>
        </text:list-item>
        <text:list-item>
          <text:p text:style-name="Numbering_20_1_Content"> inverser sélection</text:p>
        </text:list-item>
        <text:list-item>
          <text:p text:style-name="Numbering_20_1_Content"> selection &gt; adoucir : valeur = épaisseur bordure</text:p>
        </text:list-item>
        <text:list-item>
          <text:p text:style-name="Numbering_20_1_Content"> édition &gt; remplir avec la couleur d'arrère plan balnc</text:p>
        </text:list-item>
        <text:list-item>
          <text:p text:style-name="Numbering_20_1_Content"> sélection &gt; aucune</text:p>
        </text:list-item>
        <text:list-item/>
      </text:list>
      <text:h text:style-name="Heading_20_1" text:outline-level="1"><text:bookmark-start text:name="__RefHeading___gimp_3.0_2"/><text:bookmark-start text:name="gimp_3.0"/>Gimp 3.0<text:bookmark-end text:name="__RefHeading___gimp_3.0_2"/><text:bookmark-end text:name="gimp_3.0"/></text:h>
      <text:p text:style-name="Text_20_body">J'ai modifié ici (lien retrouvé dans le presse-âîer)
/var/lib/flatpak/app/org.gimp.GIMP/current/e67fe6a3783e72d62344c14947eb4a6f237f7aa9ab1aeb5e238f569268360063/files/share/gimp/3.0/themes/Default/gimp-dark.css
<draw:frame draw:style-name="mediacenter" draw:name="0" text:anchor-type="paragraph" draw:z-index="0" svg:width="10.583333333333cm" svg:height="6.1304034582133cm"><draw:image xlink:href="Pictures/082e95caf6a509ff4ef0be17b3bf277c.jpg" xlink:type="simple" xlink:show="embed" xlink:actuate="onLoad"/></draw:frame></text:p>
      <text:p text:style-name="Preformatted_20_Text">/* Basic foreground, background and border colors. */<text:line-break/>@define-color fg-color<text:s text:c="15"/>white;<text:line-break/>@define-color bg-color<text:s text:c="15"/>rgb(119,119,119);<text:line-break/>@define-color border-color<text:s text:c="11"/>rgb(100,100,100);<text:line-break/><text:line-break/>/********* Variants for foreground colors *********/<text:line-break/><text:line-break/>/* In places where we want not as strongly contrasted text. pour middle-gray*/<text:line-break/>@define-color dimmed-fg-color<text:s text:c="8"/>rgb(130,130,210); <text:line-break/>/* Disabled items, such as disabled actions in menus. */<text:line-break/>@define-color disabled-fg-color<text:s text:c="6"/>rgb(1,1,1);<text:line-break/>/* Disabled buttons are dimmed even more (text needs to still be<text:line-break/> * readable, but buttons design are usually enough. */<text:line-break/>@define-color disabled-button-color<text:s text:c="2"/>rgb(1,1,1); <text:line-break/></text:p>
      <text:h text:style-name="Heading_20_2" text:outline-level="2"><text:bookmark-start text:name="__RefHeading___parametrage_abandonne_3"/><text:bookmark-start text:name="parametrage_abandonne"/>Paramétrage abandonné<text:bookmark-end text:name="__RefHeading___parametrage_abandonne_3"/><text:bookmark-end text:name="parametrage_abandonne"/></text:h>
      <text:p text:style-name="Text_20_body">car trop d'effets de bord. Chercher où agir localement</text:p>
      <text:p text:style-name="Text_20_body"><draw:frame draw:style-name="PluginODTAutoStyle_Frame_2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J'ai plein de rattrapage à faire ici, le but guider dans l'utilisation des logiciels Gimp et Darktable, des impressions et des reliures.</text:p></table:table-cell></table:table-row></table:table></draw:text-box></draw:frame></text:p>
      <text:p text:style-name="Text_20_body">🧩 Méthode 1 (RECOMMANDÉE) : Lancer GIMP avec une variable GTK personnalisée</text:p>
      <text:p text:style-name="Text_20_body">Flatpak te permet d’injecter un fichier CSS via une variable d’environnement.
▶ Étapes :</text:p>
      <text:p text:style-name="Preformatted_20_Text"><text:s text:c="2"/>Crée un fichier CSS personnalisé localement :</text:p>
      <text:p text:style-name="Text_20_body">mkdir -p ~/.config/gtk-3.0/
nano ~/.config/gtk-3.0/gtk.css</text:p>
      <text:p text:style-name="Preformatted_20_Text"><text:s text:c="2"/>Mets ceci dedans (texte blanc + fond sombre) :</text:p>
      <text:p text:style-name="Text_20_body">* {</text:p>
      <text:p text:style-name="Preformatted_20_Text"><text:s text:c="2"/>color: white;<text:line-break/><text:s text:c="2"/>background-color: #6a6a6a;</text:p>
      <text:p text:style-name="Text_20_body">}</text:p>
      <text:p text:style-name="Preformatted_20_Text"><text:s text:c="2"/>Lancer GIMP en ligne de commande avec ce fichier appliqué :</text:p>
      <text:p text:style-name="Text_20_body">flatpak run –env=GTK_THEME=Default org.gimp.GIMP</text:p>
      <text:p text:style-name="Preformatted_20_Text"><text:s text:c="2"/>Cette commande dit à Flatpak d’utiliser le thème GTK "Default" mais applique aussi ton gtk.css utilisa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6::22:42</meta:creation-date>
    <dc:creator>Generated</dc:creator>
    <dc:date>2026-09-02T06::22:42</dc:date>
    <dc:language>en-US</dc:language>
    <meta:editing-cycles>1</meta:editing-cycles>
    <meta:editing-duration>PT0S</meta:editing-duration>
    <dc:title>photographier:photographier</dc:title>
  </office:meta>
</office:document-meta>
</file>